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test:folded"/>&lt;folded&gt;</text:p>
      <text:h text:style-name="Heading_20_2" text:outline-level="2"><text:bookmark-start text:name="__RefHeading___testmenue_1"/><text:bookmark-start text:name="testmenue"/>Testmenü<text:bookmark-end text:name="__RefHeading___testmenue_1"/><text:bookmark-end text:name="testmenue"/></text:h>
      <text:list text:style-name="List_20_1" text:continue-numbering="false">
        <text:list-item>
          <text:p text:style-name="List_20_1_Content_First"> Punkt 1</text:p>
        </text:list-item>
        <text:list-item>
          <text:p text:style-name="List_20_1_Content_Last"> Punkt 2</text:p>
        </text:list-item>
      </text:list>
      <text:p text:style-name="Text_20_body">&lt;/folded&gt;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7T02::42:56</meta:creation-date>
    <dc:creator>Generated</dc:creator>
    <dc:date>2026-08-27T02::42:56</dc:date>
    <dc:language>en-US</dc:language>
    <meta:editing-cycles>1</meta:editing-cycles>
    <meta:editing-duration>PT0S</meta:editing-duration>
    <dc:title>test:folded</dc:title>
  </office:meta>
</office:document-meta>
</file>