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8b8f0fa3b52968b7c5d676380456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blaeserklasse:start"/><text:bookmark-start text:name="__RefHeading___blaeserklasse_gestartet_und_wie_1"/><text:bookmark-start text:name="blaeserklasse_gestartet_und_wie"/>Bläserklasse gestartet – und wie!<text:bookmark-end text:name="__RefHeading___blaeserklasse_gestartet_und_wie_1"/><text:bookmark-end text:name="blaeserklasse_gestartet_und_wie"/></text:h>
      <text:p text:style-name="Text_20_body">Unsere Kinder lernen gemeinsam Klarinette, Saxofon, Trompete &amp; Co. — vom ersten Ton bis zum Zusammenspiel im Klassenorchester.</text:p>
      <text:p text:style-name="Horizontal_20_Line"/>
      <text:h text:style-name="Heading_20_2" text:outline-level="2"><text:bookmark-start text:name="__RefHeading___was_ist_die_blaeserklasse_2"/><text:bookmark-start text:name="was_ist_die_blaeserklasse"/>Was ist die Bläserklasse?<text:bookmark-end text:name="__RefHeading___was_ist_die_blaeserklasse_2"/><text:bookmark-end text:name="was_ist_die_blaeserklasse"/></text:h>
      <text:p text:style-name="Text_20_body">Die <text:span text:style-name="Strong_20_Emphasis">Bläserklasse</text:span> ist ein Unterrichtsangebot, in dem Kinder systematisch ein Blasinstrument erlernen und früh im Ensemble spielen. 
Gemeinsam wachsen Motivation, Durchhaltevermögen und musikalische Kompetenzen.</text:p>
      <text:p text:style-name="Text_20_body"><text:span text:style-name="Strong_20_Emphasis">Instrumente:</text:span> Klarinette, Saxofon, Trompete u. a.</text:p>
      <text:p text:style-name="Text_20_body"><text:span text:style-name="Strong_20_Emphasis">Ziel:</text:span> Musizieren vom ersten Tag an – am Ende als <text:span text:style-name="Strong_20_Emphasis">Klassenorchester</text:span>.</text:p>
      <text:p text:style-name="Horizontal_20_Line"/>
      <text:h text:style-name="Heading_20_2" text:outline-level="2"><text:bookmark-start text:name="__RefHeading___warum_passt_das_zu_uns_3"/><text:bookmark-start text:name="warum_passt_das_zu_uns"/>Warum passt das zu uns?<text:bookmark-end text:name="__RefHeading___warum_passt_das_zu_uns_3"/><text:bookmark-end text:name="warum_passt_das_zu_uns"/></text:h>
      <text:p text:style-name="Text_20_body">Als <text:a xlink:type="simple" xlink:href="https://gs-wachtum.de/Schulwiki2025/doku.php?id=konzepte:paedagogisch:musikalische_grundschule" text:style-name="Internet_20_link" text:visited-style-name="Visited_20_Internet_20_Link">Musikalische Grundschule</text:a> gehört Musik zu unserem Schulalltag. 
Das Angebot ist außerdem <text:span text:style-name="Strong_20_Emphasis">nachhaltig</text:span>: Wer hier beginnt, kann später in den <text:span text:style-name="Strong_20_Emphasis">Jugendorchestern</text:span> der Musikvereine weitermachen. 
Mehr zu unseren Haltungen und Schwerpunkten:<text:a xlink:type="simple" xlink:href="https://gs-wachtum.de/Schulwiki2025/doku.php?id=leitbild:leitsaetze" text:style-name="Internet_20_link" text:visited-style-name="Visited_20_Internet_20_Link">Unsere Leitsätze</text:a>.</text:p>
      <text:p text:style-name="Horizontal_20_Line"/>
      <text:h text:style-name="Heading_20_2" text:outline-level="2"><text:bookmark-start text:name="__RefHeading___unterricht_betreuung_4"/><text:bookmark-start text:name="unterricht_betreuung"/>Unterricht &amp; Betreuung<text:bookmark-end text:name="__RefHeading___unterricht_betreuung_4"/><text:bookmark-end text:name="unterricht_betreuung"/></text:h>
      <text:p text:style-name="Text_20_body">* <text:span text:style-name="Strong_20_Emphasis">Holzbläser:</text:span> Frau <text:span text:style-name="Strong_20_Emphasis">Stephan</text:span>
* <text:span text:style-name="Strong_20_Emphasis">Blechbläser:</text:span> Frau <text:span text:style-name="Strong_20_Emphasis">Fairey-Balint</text:span>
* <text:span text:style-name="Strong_20_Emphasis">Koordination/Abstimmung:</text:span> in Zusammenarbeit mit der <text:a xlink:type="simple" xlink:href="https://gs-wachtum.de/Schulwiki2025/doku.php?id=partner:kreismusikschule_cloppenburg" text:style-name="Internet_20_link" text:visited-style-name="Visited_20_Internet_20_Link">Kreismusikschule Cloppenburg</text:a> und den Musikvereinen</text:p>
      <text:p text:style-name="Text_20_body">Unterrichtszeiten und organisatorische Hinweise werden über Elternbriefe auf dem Iserv bekanntgegeben.</text:p>
      <text:p text:style-name="Horizontal_20_Line"/>
      <text:h text:style-name="Heading_20_2" text:outline-level="2"><text:bookmark-start text:name="__RefHeading___unsere_partner_5"/><text:bookmark-start text:name="unsere_partner"/>Unsere Partner<text:bookmark-end text:name="__RefHeading___unsere_partner_5"/><text:bookmark-end text:name="unsere_partner"/></text:h>
      <text:p text:style-name="Text_20_body">* <text:a xlink:type="simple" xlink:href="https://gs-wachtum.de/Schulwiki2025/doku.php?id=partner:musikverein_benstrup" text:style-name="Internet_20_link" text:visited-style-name="Visited_20_Internet_20_Link">Musikverein Benstrup</text:a>
* <text:a xlink:type="simple" xlink:href="https://gs-wachtum.de/Schulwiki2025/doku.php?id=partner:musikverein_wachtum" text:style-name="Internet_20_link" text:visited-style-name="Visited_20_Internet_20_Link">Musikverein Wachtum</text:a>
* <text:a xlink:type="simple" xlink:href="https://gs-wachtum.de/Schulwiki2025/doku.php?id=partner:kreismusikschule_cloppenburg" text:style-name="Internet_20_link" text:visited-style-name="Visited_20_Internet_20_Link">Kreismusikschule Cloppenburg</text:a></text:p>
      <text:p text:style-name="Horizontal_20_Line"/>
      <text:h text:style-name="Heading_20_2" text:outline-level="2"><text:bookmark-start text:name="__RefHeading___ermoeglicht_durch_6"/><text:bookmark-start text:name="ermoeglicht_durch"/>Ermöglicht durch<text:bookmark-end text:name="__RefHeading___ermoeglicht_durch_6"/><text:bookmark-end text:name="ermoeglicht_durch"/></text:h>
      <text:p text:style-name="Text_20_body">* <text:a xlink:type="simple" xlink:href="https://gs-wachtum.de/Schulwiki2025/doku.php?id=konzepte:foerderverein:start" text:style-name="Internet_20_link" text:visited-style-name="Visited_20_Internet_20_Link">Förderverein der GS Wachtum</text:a>
* <text:a xlink:type="simple" xlink:href="https://gs-wachtum.de/Schulwiki2025/doku.php?id=partner:kleebaumstiftung" text:style-name="Internet_20_link" text:visited-style-name="Visited_20_Internet_20_Link">Kleebaumstiftung</text:a>
* <text:a xlink:type="simple" xlink:href="https://gs-wachtum.de/Schulwiki2025/doku.php?id=partner:dr_hildegard_schnetkamp_stiftung" text:style-name="Internet_20_link" text:visited-style-name="Visited_20_Internet_20_Link">Dr.-Hildegard-Schnetkamp-Stiftung</text:a>
* <text:a xlink:type="simple" xlink:href="https://gs-wachtum.de/Schulwiki2025/doku.php?id=partner:sparkassenstiftung" text:style-name="Internet_20_link" text:visited-style-name="Visited_20_Internet_20_Link">Sparkassenstiftung</text:a></text:p>
      <text:p text:style-name="Text_20_body">Schön, dass Herr <text:span text:style-name="Strong_20_Emphasis">Schewe</text:span> von der Kleebaumstiftung in einer Übungsstunde vorbeigeschaut hat – die Begeisterung war spürbar.</text:p>
      <text:p text:style-name="Text_20_body"><draw:frame draw:style-name="media" draw:name="0" text:anchor-type="as-char" draw:z-index="0" svg:width="10.583333333333cm" svg:height="7.9375cm"><draw:image xlink:href="Pictures/6d8b8f0fa3b52968b7c5d67638045639.jpg" xlink:type="simple" xlink:show="embed" xlink:actuate="onLoad"/></draw:frame></text:p>
      <text:p text:style-name="Horizontal_20_Line"/>
      <text:h text:style-name="Heading_20_2" text:outline-level="2"><text:bookmark-start text:name="__RefHeading___mitmachen_weiterfuehren_7"/><text:bookmark-start text:name="mitmachen_weiterfuehren"/>Mitmachen &amp; Weiterführen<text:bookmark-end text:name="__RefHeading___mitmachen_weiterfuehren_7"/><text:bookmark-end text:name="mitmachen_weiterfuehren"/></text:h>
      <text:p text:style-name="Text_20_body">Nach der Grundschule gibt es Anschlussmöglichkeiten in den <text:span text:style-name="Strong_20_Emphasis">Jugendorchestern</text:span> der Musikvereine vor Ort. 
Infos erhaltet ihr über die Vereine.</text:p>
      <text:p text:style-name="Text_20_body"><text:span text:style-name="Strong_20_Emphasis">Fragen?</text:span> Wendet euch gern an die Klassenleitungen oder die Projektkoordination.</text:p>
      <text:p text:style-name="Horizontal_20_Line"/>
      <text:p text:style-name="Text_20_body"><text:span text:style-name="Strong_20_Emphasis">Zur Übersicht:</text:span> <text:a xlink:type="simple" xlink:href="https://gs-wachtum.de/Schulwiki2025/doku.php?id=projekte:start" text:style-name="Internet_20_link" text:visited-style-name="Visited_20_Internet_20_Link">Alle Projekte</text:a> · <text:a xlink:type="simple" xlink:href="https://gs-wachtum.de/Schulwiki2025/doku.php?id=aktuelles:start" text:style-name="Internet_20_link" text:visited-style-name="Visited_20_Internet_20_Link">Aktuelles aus dem Schulleb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8:36</meta:creation-date>
    <dc:creator>Generated</dc:creator>
    <dc:date>2026-08-27T01::58:36</dc:date>
    <dc:language>en-US</dc:language>
    <meta:editing-cycles>1</meta:editing-cycles>
    <meta:editing-duration>PT0S</meta:editing-duration>
    <dc:title>projekte:blaeserklasse:start</dc:title>
  </office:meta>
</office:document-meta>
</file>