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66f00b9c3121ae18a6ab44aec63c0a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itbild:leitbild"/><text:bookmark-start text:name="__RefHeading___leitbild_der_grundschule_wachtum_1"/><text:bookmark-start text:name="leitbild_der_grundschule_wachtum"/>Leitbild der Grundschule Wachtum<text:bookmark-end text:name="__RefHeading___leitbild_der_grundschule_wachtum_1"/><text:bookmark-end text:name="leitbild_der_grundschule_wachtum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-start text:name="__RefHeading___praeambel_2"/><text:bookmark-start text:name="praeambel"/>Präambel<text:bookmark-end text:name="__RefHeading___praeambel_2"/><text:bookmark-end text:name="praeambel"/></text:h><text:p text:style-name="Text_20_body"><text:span text:style-name="Strong_20_Emphasis"/>Wir – gemeinsam einzigartig<text:span text:style-name="Strong_20_Emphasis"/></text:p></table:table-cell></table:table-row></table:table></draw:text-box></draw:frame></text:p>
      <text:list text:style-name="List_20_1" text:continue-numbering="false">
        <text:list-item>
          <text:p text:style-name="List_20_1_Content_First"> <text:a xlink:type="simple" xlink:href="https://gs-wachtum.de/Schulwiki2025/doku.php?id=leitbild:leitsaetze" text:style-name="Internet_20_link" text:visited-style-name="Visited_20_Internet_20_Link">Unsere Leitsätze</text:a>  </text:p>
        </text:list-item>
        <text:list-item>
          <text:p text:style-name="List_20_1_Content_Last"> <text:a xlink:type="simple" xlink:href="https://gs-wachtum.de/Schulwiki2025/doku.php?id=leitbild:ziele" text:style-name="Internet_20_link" text:visited-style-name="Visited_20_Internet_20_Link">Ziele für das Schuljahr 2025/26</text:a></text:p>
        </text:list-item>
      </text:list>
      <text:p text:style-name="Text_20_body"><draw:frame draw:style-name="media" draw:name="0" text:anchor-type="as-char" draw:z-index="0" svg:width="10.583333333333cm" svg:height="8.28675cm"><draw:image xlink:href="Pictures/a66f00b9c3121ae18a6ab44aec63c0ad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00:53</meta:creation-date>
    <dc:creator>Generated</dc:creator>
    <dc:date>2026-08-27T01::00:53</dc:date>
    <dc:language>en-US</dc:language>
    <meta:editing-cycles>1</meta:editing-cycles>
    <meta:editing-duration>PT0S</meta:editing-duration>
    <dc:title>leitbild:leitbild</dc:title>
  </office:meta>
</office:document-meta>
</file>