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ganztag"/><text:bookmark-start text:name="__RefHeading___regelungen_zum_ganztagsangebot_an_unserer_schule_stand_juli_2026_1"/><text:bookmark-start text:name="regelungen_zum_ganztagsangebot_an_unserer_schule_stand_juli_2026"/>Regelungen zum Ganztagsangebot an unserer Schule – Stand Juli 2026<text:bookmark-end text:name="__RefHeading___regelungen_zum_ganztagsangebot_an_unserer_schule_stand_juli_2026_1"/><text:bookmark-end text:name="regelungen_zum_ganztagsangebot_an_unserer_schule_stand_juli_2026"/></text:h>
      <text:p text:style-name="Text_20_body">1. Angebot und Anpassung</text:p>
      <text:list text:style-name="List_20_1" text:continue-numbering="false">
        <text:list-item>
          <text:p text:style-name="List_20_1_Content_First"> An unserer Schule wird von Montag bis Donnerstag ein Ganztagsangebot bereitgestellt.</text:p>
        </text:list-item>
        <text:list-item>
          <text:p text:style-name="List_20_1_Content_Last"> NEU: Für Klasse 1 wird ab dem 1.8.2026 auch am Freitag ein Ganztagsangebot möglich sein.</text:p>
        </text:list-item>
      </text:list>
      <text:p text:style-name="Text_20_body">2. Tagesstruktur</text:p>
      <text:list text:style-name="List_20_1" text:continue-numbering="false">
        <text:list-item>
          <text:p text:style-name="List_20_1_Content_First"> Der Ganztag startet nach dem gemeinsamen Mittagessen um 13:10 Uhr mit einer Lernzeit.</text:p>
        </text:list-item>
        <text:list-item>
          <text:p text:style-name="List_20_1_Content"> An die Lernzeit schließt sich eine Spiel- und Erholungspause an.</text:p>
        </text:list-item>
        <text:list-item>
          <text:p text:style-name="List_20_1_Content"> Ab 14:45 Uhr finden die Arbeitsgemeinschaften (AGs) statt.</text:p>
        </text:list-item>
        <text:list-item>
          <text:p text:style-name="List_20_1_Content_Last"> Der Schultag endet gemeinsam um 15:45 Uhr.</text:p>
        </text:list-item>
      </text:list>
      <text:p text:style-name="Text_20_body">3. Verbindliche Anmeldung</text:p>
      <text:list text:style-name="List_20_1" text:continue-numbering="false">
        <text:list-item>
          <text:p text:style-name="List_20_1_Content_First"> Die Anmeldung zum Ganztag erfolgt ausschließlich über ein Online-Formular, das per Elternbrief über den Iserv zur Verfügung gestellt wird.</text:p>
        </text:list-item>
        <text:list-item>
          <text:p text:style-name="List_20_1_Content"> Die Teilnahme am Ganztag ist für ein Halbjahr bindend.</text:p>
        </text:list-item>
        <text:list-item>
          <text:p text:style-name="List_20_1_Content"> Ab- oder Ummeldungen während des Halbjahres sind nicht möglich.</text:p>
        </text:list-item>
        <text:list-item>
          <text:p text:style-name="List_20_1_Content_Last"> AGs werden jeweils zu Beginn eines neuen Schulhalbjahres neu zur Wahl angeboten.</text:p>
        </text:list-item>
      </text:list>
      <text:p text:style-name="Text_20_body">4. Mittagsverpflegung</text:p>
      <text:list text:style-name="List_20_1" text:continue-numbering="false">
        <text:list-item>
          <text:p text:style-name="LastListParagraph_List_20_1_Content_First"> Mit der Anmeldung nimmt das Kind am gemeinsamen Mittagessen teil, wobei zwei Varianten möglich sind:</text:p>
        </text:list-item>
      </text:list>
      <text:list text:style-name="Numbering_20_1" text:continue-numbering="false">
        <text:list-item>
          <text:p text:style-name="Numbering_20_1_Content_First"> Mitgebrachte Mahlzeit des Kindes</text:p>
        </text:list-item>
        <text:list-item>
          <text:p text:style-name="Numbering_20_1_Content_Last"> Kostenpflichtiges Schulessen</text:p>
        </text:list-item>
      </text:list>
      <text:list text:style-name="List_20_1" text:continue-numbering="false">
        <text:list-item>
          <text:p text:style-name="List_20_1_Content_First"> Der Preis für ein Menü beträgt zur Zeit 2,80 €.</text:p>
        </text:list-item>
        <text:list-item>
          <text:p text:style-name="List_20_1_Content"> Das Essensgeld ist nach Rechnungserhalt umgehend zu begleichen.</text:p>
        </text:list-item>
        <text:list-item>
          <text:p text:style-name="List_20_1_Content_Last"> Unterstützung für das Essensgeld kann bei Bedürftigkeit beantragt werden.</text:p>
        </text:list-item>
      </text:list>
      <text:p text:style-name="Text_20_body">5. Verhaltensregeln in der Mensa</text:p>
      <text:list text:style-name="List_20_1" text:continue-numbering="false">
        <text:list-item>
          <text:p text:style-name="List_20_1_Content_First"> Gemeinsames Essen mit Respekt für das Essen und die Gespräche Anderer.</text:p>
        </text:list-item>
        <text:list-item>
          <text:p text:style-name="List_20_1_Content"> Einhaltung von Hygienestandards und Tischsitten.</text:p>
        </text:list-item>
        <text:list-item>
          <text:p text:style-name="List_20_1_Content"> Rücksichtsvolle Essensaufnahme, keine Verschwendung und ordentliches Verlassen des Platzes.</text:p>
        </text:list-item>
        <text:list-item>
          <text:p text:style-name="List_20_1_Content_Last"> Befolgen der Anweisungen des Mensapersonals und Beachtung der Regeln.</text:p>
        </text:list-item>
      </text:list>
      <text:p text:style-name="Text_20_body">6. Lernzeit</text:p>
      <text:list text:style-name="List_20_1" text:continue-numbering="false">
        <text:list-item>
          <text:p text:style-name="List_20_1_Content_First"> Alle im Ganztag angemeldeten Schülerinnen und Schüler nehmen nach dem Mittagessen an der Lernzeit teil und können in Ruhe ihre Lernaufgaben machen.</text:p>
        </text:list-item>
        <text:list-item>
          <text:p text:style-name="List_20_1_Content_Last"> Eine komplette Kontrolle der Aufgaben ist allerdings nicht möglich und verbleibt weiterhin in der Verantwortung der Eltern (siehe <text:a xlink:type="simple" xlink:href="https://gs-wachtum.de/Schulwiki2025/doku.php?id=konzepte:paedagogisch:hausaufgabenkonzept" text:style-name="Internet_20_link" text:visited-style-name="Visited_20_Internet_20_Link">Hausaufgabenkonzept</text:a>)</text:p>
        </text:list-item>
      </text:list>
      <text:p text:style-name="Text_20_body">7. AG-Angebote
Unser Ganztagsangebot ist immer auf die Wünsche und Bedürfnisse der Kinder angepasst.</text:p>
      <text:p text:style-name="Text_20_body">8. Versicherungsschutz und Aufsichtspflicht</text:p>
      <text:list text:style-name="List_20_1" text:continue-numbering="false">
        <text:list-item>
          <text:p text:style-name="List_20_1_Content_First"> Schüler sind bei schulischen Veranstaltungen versichert.</text:p>
        </text:list-item>
        <text:list-item>
          <text:p text:style-name="List_20_1_Content"> Die Aufsichtspflicht und der Versicherungsschutz entfallen bei Verlassen des Schulgeländes ohne Erlaubnis.</text:p>
        </text:list-item>
        <text:list-item>
          <text:p text:style-name="List_20_1_Content"> Die hier aufgeführten Bestimmungen sind verbindlich für alle Teilnehmenden des Ganztagsangebots. </text:p>
        </text:list-item>
        <text:list-item>
          <text:p text:style-name="List_20_1_Content_Last"> Wir bitten um Beachtung und Einhaltung dieser Regeln, um einen geregelten und harmonischen Ablauf zu gewährleist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1:21</meta:creation-date>
    <dc:creator>Generated</dc:creator>
    <dc:date>2026-08-27T02::01:21</dc:date>
    <dc:language>en-US</dc:language>
    <meta:editing-cycles>1</meta:editing-cycles>
    <meta:editing-duration>PT0S</meta:editing-duration>
    <dc:title>konzepte:ganztag</dc:title>
  </office:meta>
</office:document-meta>
</file>